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фити-без-рекламы"/>Граффити без рекламы<text:bookmark-end text:name="граффити-без-рекламы"/></text:h>
      <text:p text:style-name="First_20_paragraph">06.06.2018</text:p>
      <text:p text:style-name="Text_20_body">«Необходимость в принятии данного законопроекта назрела давно. Последние полтора года количество граффити на фасадах домов и административных зданий нарастает лавинообразно, при этом 90% таких изображений – рекламные. Таким образом, создана ситуация, когда в городе существует сегмент теневого рекламного бизнеса. Он мешает законному сегменту, который отрегулирован и приносит доход в казну. Не говоря уже о том, что большинство подобных изображений не отвечает эстетическим требованиям…При этом речи о полном запрете граффити не идет. Но лояльный подход Москомархитектуры к граффити, содержащим рекламу, распространяться не будет. Здесь как раз предлагается прямой запрет», – отметил руководитель департамента СМИ и рекламы Москвы Иван Шубин. В свою очередь заместитель председателя комитета по архитектуре и градостроительству Татьяна Гук отметила, что порядок рассмотрения дизайн-проекта по размещению граффити не представляет сложности. «Весь пакет документов – это небольшая пояснительная записка с фотофиксацией. Документы может подать на худсовет любое лицо, которое предполагает размещение граффити», пояснила Татьяна Гук. По оценкам экспертов, объем рынка коммерческих граффити достиг 1 млрд руб. в год. По данным департамента СМИ и рекламы, в последние два года количество поверхностей, используемых под рекламные граффити, выросло с 44 до 166, они преимущественно расположены в центре. Источник: Outdoor.Ru</text:p>
      <text:p text:style-name="Text_20_body"><text:line-break/></text:p>
      <text:p text:style-name="Text_20_body">Адрес страницы: <text:a xlink:type="simple" xlink:href="http://gorinfor.mos.ru/presscenter/news/detail/7376647.html" office:name=""><text:span text:style-name="Definition">http://gorinfor.mos.ru/presscenter/news/detail/7376647.html</text:span></text:a></text:p>
      <text:p text:style-name="Text_20_body"><text:a xlink:type="simple" xlink:href="http://gorinfor.mos.ru" office:name=""><text:span text:style-name="Definition">ГБУ города Москвы «Городская реклама и информац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5T03:59:00Z</meta:creation-date>
    <dc:date>2023-08-25T03:59:00Z</dc:date>
  </office:meta>
</office:document-meta>
</file>